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d63262526dc853e2ad05cde2a18ec5.png"/>
  <manifest:file-entry manifest:media-type="image/svg+xml" manifest:full-path="Pictures/2fea56cc65ff5394dff7626800356971.svg"/>
  <manifest:file-entry manifest:media-type="image/svg+xml" manifest:full-path="Pictures/01e847da44be109f94c21e96fbfa30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52d63262526dc853e2ad05cde2a18ec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istosia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istosia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9525cm" svg:height="0.9525cm"><draw:image xlink:href="Pictures/2fea56cc65ff5394dff762680035697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9525cm" svg:height="0.9525cm"><draw:image xlink:href="Pictures/2fea56cc65ff5394dff762680035697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9525cm" svg:height="0.9525cm"><draw:image xlink:href="Pictures/2fea56cc65ff5394dff762680035697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9525cm" svg:height="0.9525cm"><draw:image xlink:href="Pictures/2fea56cc65ff5394dff762680035697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9525cm" svg:height="0.9525cm"><draw:image xlink:href="Pictures/2fea56cc65ff5394dff762680035697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9525cm" svg:height="0.9525cm"><draw:image xlink:href="Pictures/01e847da44be109f94c21e96fbfa307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6::38:58</meta:creation-date>
    <dc:creator>Generated</dc:creator>
    <dc:date>2026-08-25T16::38:58</dc:date>
    <dc:language>en-US</dc:language>
    <meta:editing-cycles>1</meta:editing-cycles>
    <meta:editing-duration>PT0S</meta:editing-duration>
    <dc:title>wiki:dokuwiki</dc:title>
  </office:meta>
</office:document-meta>
</file>